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29a9f9632eb7ce2a40f1786325becfc.png"/>
  <manifest:file-entry manifest:media-type="image/png" manifest:full-path="Pictures/226fcbeec0c0a5039bc4884c3b7b3b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tenbanken:grundlagen"/><text:bookmark-start text:name="__RefHeading___grundlagen_zu_datenbanken_1"/><text:bookmark-start text:name="grundlagen_zu_datenbanken"/>Grundlagen zu Datenbanken<text:bookmark-end text:name="__RefHeading___grundlagen_zu_datenbanken_1"/><text:bookmark-end text:name="grundlagen_zu_datenbanken"/></text:h>
      <text:h text:style-name="Heading_20_2" text:outline-level="2"><text:bookmark-start text:name="__RefHeading___definition_2"/><text:bookmark-start text:name="definition"/>Definition:<text:bookmark-end text:name="__RefHeading___definition_2"/><text:bookmark-end text:name="definition"/></text:h>
      <text:p text:style-name="Text_20_body">„Ein <text:span text:style-name="Strong_20_Emphasis">Datenbanksystem</text:span> (DBS) (eine <text:span text:style-name="Strong_20_Emphasis">Datenbank</text:span>) ist eine systematische und strukturierte Zusammenfassung von Daten eines Problembereiches (Datenbasis) einschließlich der zur Eingabe, Verwaltung, Auswertung und Ausgabe erforderlichen Software (Datenbankmanagementsystem, DBMS).“<text:note text:id="ftn0" text:note-class="footnote"><text:note-citation text:label="1)">1)</text:note-citation><text:note-body><text:p text:style-name="Text_20_body">Engelmann, Lutz (Hrsg.): Duden Informatik Lehrbuch S II, DUDEN PAETEC GmbH, Berlin 2006, S.153</text:p></text:note-body></text:note></text:p>
      <text:p text:style-name="Text_20_body">Bei einem Datenbanksystem erfolgt eine Trennung von Datenbasis und Datenbankmanagementsystem:</text:p>
      <text:p text:style-name="Text_20_body"><draw:frame draw:style-name="medialeft" draw:name="Aufbau Datenbanksystem Legend" text:anchor-type="paragraph" draw:z-index="0" svg:width="7.9375cm" style:rel-width="100%"><draw:text-box><text:p text:style-name="legendcenter"><draw:frame draw:style-name="medialeft" draw:name="Aufbau Datenbanksystem" text:anchor-type="paragraph" draw:z-index="0" svg:width="7.9375cm" style:rel-width="100%" svg:height="9.5084635416667cm" style:rel-height="scale"><draw:image xlink:href="Pictures/429a9f9632eb7ce2a40f1786325becfc.png" xlink:type="simple" xlink:show="embed" xlink:actuate="onLoad"/></draw:frame>Aufbau Datenbanksystem</text:p></draw:text-box></draw:frame> Durch die Trennung ist es möglich, dass unterschiedlichste Anwendungen auf die Datenbasis zugreifen. Es ist auch möglich, dass ein DBMS auf unterschiedliche Datenbasen derselben Sorte zugreifen.</text:p>
      <text:p text:style-name="Text_20_body"><text:line-break/>
<text:line-break/>
<text:line-break/>
<text:line-break/></text:p>
      <text:p text:style-name="Text_20_body">Nach der Art der Modellierung kann man folgende Datenbankenarten unterscheiden:</text:p>
      <text:list text:style-name="List_20_1" text:continue-numbering="false">
        <text:list-item>
          <text:p text:style-name="List_20_1_Content_First"> Hierarchische Datenbanken</text:p>
        </text:list-item>
        <text:list-item>
          <text:p text:style-name="List_20_1_Content"> Netzwerk- Datenbanken</text:p>
        </text:list-item>
        <text:list-item>
          <text:p text:style-name="List_20_1_Content_Last"> Relationale Datenbanken</text:p>
        </text:list-item>
      </text:list>
      <text:p text:style-name="Text_20_body">In der Praxis trifft man dabei am häufigsten auf <text:span text:style-name="Strong_20_Emphasis">relationale</text:span> Datenbanken.</text:p>
      <text:h text:style-name="Heading_20_2" text:outline-level="2"><text:bookmark-start text:name="__RefHeading___aufgaben_eines_datenbanksystems_3"/><text:bookmark-start text:name="aufgaben_eines_datenbanksystems"/>Aufgaben eines Datenbanksystems<text:bookmark-end text:name="__RefHeading___aufgaben_eines_datenbanksystems_3"/><text:bookmark-end text:name="aufgaben_eines_datenbanksystems"/></text:h>
      <text:p text:style-name="Text_20_body">Zu den <text:span text:style-name="Strong_20_Emphasis">Aufgaben</text:span> es Datenbanksystems gehört es, die Daten aus einem bestimmten Bereich zu speichern und zu Verwalten. Es muss den Nutzer (meist unter Verwendung der Datenbanksprache SQL) Zugang zu den Daten gewähren. Dabei muss es Aspekte der Datensicherheit beachten.</text:p>
      <text:h text:style-name="Heading_20_2" text:outline-level="2"><text:bookmark-start text:name="__RefHeading___redundanzen_anomalien_inkonsistenzen_4"/><text:bookmark-start text:name="redundanzen_anomalien_inkonsistenzen"/>Redundanzen, Anomalien, Inkonsistenzen<text:bookmark-end text:name="__RefHeading___redundanzen_anomalien_inkonsistenzen_4"/><text:bookmark-end text:name="redundanzen_anomalien_inkonsistenzen"/></text:h>
      <text:p text:style-name="Text_20_body">Damit ein Datenbanksystem effizient arbeiten kann, sollte man bei seiner Konstruktion <text:span text:style-name="Strong_20_Emphasis">Redundanzen</text:span>, <text:span text:style-name="Strong_20_Emphasis">Anomalien</text:span> und <text:span text:style-name="Strong_20_Emphasis">Inkonsistenzen</text:span> vermeiden.</text:p>
      <text:list text:style-name="List_20_1" text:continue-numbering="false">
        <text:list-item>
          <text:p text:style-name="List_20_1_Content_First"> Unter einer <text:span text:style-name="Strong_20_Emphasis">Redundanz</text:span> versteht man dabei das mehrfache Speichern derselben Daten.</text:p>
        </text:list-item>
        <text:list-item>
          <text:p text:style-name="List_20_1_Content"> <text:span text:style-name="Strong_20_Emphasis">Inkonsistenzen</text:span> sind Widersprüche innerhalb der gespeicherten Daten. Ihre Ursache können Redundanzen sein.</text:p>
        </text:list-item>
        <text:list-item>
          <text:p text:style-name="List_20_1_Content_Last"> Unter <text:span text:style-name="Strong_20_Emphasis">Anomalien</text:span> versteht man Probleme die bei Operationen (Abfragen, Einfügen und Löschen von Daten) auf Datenbankensystemen entstehen.</text:p>
        </text:list-item>
      </text:list>
      <text:h text:style-name="Heading_20_2" text:outline-level="2"><text:bookmark-start text:name="__RefHeading___ebenen_einer_datenbankarchitektur_5"/><text:bookmark-start text:name="ebenen_einer_datenbankarchitektur"/>Ebenen einer Datenbankarchitektur<text:bookmark-end text:name="__RefHeading___ebenen_einer_datenbankarchitektur_5"/><text:bookmark-end text:name="ebenen_einer_datenbankarchitektur"/></text:h>
      <text:p text:style-name="Text_20_body">Die Architektur einer Datenbank kann in drei Ebenen beschrieben werden:</text:p>
      <text:p text:style-name="Text_20_body"><draw:frame draw:style-name="medialeft" draw:name="Ebenen Legend" text:anchor-type="paragraph" draw:z-index="0" svg:width="7.9375cm" style:rel-width="100%"><draw:text-box><text:p text:style-name="legendcenter"><draw:frame draw:style-name="medialeft" draw:name="Ebenen" text:anchor-type="paragraph" draw:z-index="1" svg:width="7.9375cm" style:rel-width="100%" svg:height="19.299540133779cm" style:rel-height="scale"><draw:image xlink:href="Pictures/226fcbeec0c0a5039bc4884c3b7b3b76.png" xlink:type="simple" xlink:show="embed" xlink:actuate="onLoad"/></draw:frame>Ebenen</text:p></draw:text-box></draw:frame> </text:p>
      <text:p text:style-name="Text_20_body"><text:line-break/>
<text:line-break/>
<text:line-break/></text:p>
      <text:p text:style-name="Text_20_body">Die <text:span text:style-name="Strong_20_Emphasis">externe Ebene</text:span> beschreibt die Sicht des Nutzers und anderer Anwendungsprogramme. Das DBMS organisiert die Art und Weise, wie Nutzer auf die Daten zugreifen können.</text:p>
      <text:p text:style-name="Text_20_body"><text:line-break/>
<text:line-break/>
<text:line-break/>
<text:line-break/>
<text:line-break/>
<text:line-break/>
<text:line-break/>
<text:line-break/></text:p>
      <text:p text:style-name="Text_20_body">Die <text:span text:style-name="Strong_20_Emphasis">konzeptionelle</text:span> oder <text:span text:style-name="Strong_20_Emphasis">logische Ebene</text:span> beschreibt das Modell (ER-Modell und relationales Modell), nach dem das Datenbanksystem aufgebaut ist.</text:p>
      <text:p text:style-name="Text_20_body"><text:line-break/>
<text:line-break/>
<text:line-break/>
<text:line-break/>
<text:line-break/>
<text:line-break/>
<text:line-break/>
<text:line-break/></text:p>
      <text:p text:style-name="Text_20_body">Die <text:span text:style-name="Strong_20_Emphasis">interne</text:span> oder <text:span text:style-name="Strong_20_Emphasis">physische Ebene</text:span> beschreibt die Art und Weise, wie das konzeptionelle Schema konkret auf dem Computer umgesetzt wird, also z.B. wo und wie die Daten abgespeichert werden, welche Schutzmechanismen es gibt usw. Dies ist auch Aufgabe des DBMS.</text:p>
      <text:h text:style-name="Heading_20_2" text:outline-level="2"><text:bookmark-start text:name="__RefHeading___libreoffice-base_6"/><text:bookmark-start text:name="libreoffice-base"/>LibreOffice-Base<text:bookmark-end text:name="__RefHeading___libreoffice-base_6"/><text:bookmark-end text:name="libreoffice-base"/></text:h>
      <text:h text:style-name="Heading_20_2" text:outline-level="2"><text:bookmark-start text:name="__RefHeading___aufgaben_7"/><text:bookmark-start text:name="aufgaben"/>Aufgaben<text:bookmark-end text:name="__RefHeading___aufgaben_7"/><text:bookmark-end text:name="aufgab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1::33:50</meta:creation-date>
    <dc:creator>Generated</dc:creator>
    <dc:date>2026-08-25T11::33:50</dc:date>
    <dc:language>en-US</dc:language>
    <meta:editing-cycles>1</meta:editing-cycles>
    <meta:editing-duration>PT0S</meta:editing-duration>
    <dc:title>datenbanken:grundlagen</dc:title>
  </office:meta>
</office:document-meta>
</file>